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F50000011BB227434EB8B9EF10.jpg" manifest:media-type="image/jpeg"/>
  <manifest:file-entry manifest:full-path="Pictures/10000000000001870000011C1AFC5A424CD7056E.jpg" manifest:media-type="image/jpeg"/>
  <manifest:file-entry manifest:full-path="Pictures/1000000000000454000005C595FDD339AA005126.jpg" manifest:media-type="image/jpeg"/>
  <manifest:file-entry manifest:full-path="Pictures/10000000000001AC0000011E40B19D33FF71ADC2.jpg" manifest:media-type="image/jpeg"/>
  <manifest:file-entry manifest:full-path="Pictures/100000000000017500000118EE55CACEEEAA86D7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List_20_Paragraph" style:list-style-name="WWNum3"/>
    <style:style style:name="P2" style:family="paragraph" style:parent-style-name="List_20_Paragraph">
      <style:paragraph-properties fo:margin-left="0.635cm" fo:margin-right="0cm" fo:text-indent="0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cm" fo:margin-right="0cm" fo:margin-top="0cm" fo:margin-bottom="0cm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fo:background-color="transparent" draw:fill="none" draw:fill-color="#ffffff" fo:padding="0cm" fo:border="none" style:mirror="none" fo:clip="rect(11.682cm, 10.832cm, 17.644cm, 1.32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均質化勤務注意事項</text:span></text:p>
      <text:p text:style-name="Standard"><text:span text:style-name="T2">實作老師注意事項：</text:span></text:p>
      <text:p text:style-name="Standard"><text:span text:style-name="T2">1. <text:s text:c="2"/>餐飲科、觀光科申請均質化的請購單、食材系統抬頭如下: 均質化111-1-2職涯探索 12/28會稽國中904班（17人）</text:span></text:p>
      <text:list xml:id="list513455193" text:style-name="WWNum3">
        <text:list-item>
          <text:p text:style-name="P1"><text:span text:style-name="T2"><text:s text:c="2"/>請提早１０分鐘至國中輔導室報到。</text:span></text:p>
        </text:list-item>
        <text:list-item>
          <text:p text:style-name="P1"><text:span text:style-name="T2"><text:s text:c="2"/>因為經費須核銷，請實作老師將上課過程拍照存檔。</text:span></text:p>
        </text:list-item>
        <text:list-item>
          <text:p text:style-name="P1"><text:span text:style-name="T2"><text:s text:c="2"/>活動結束後，最晚於隔天將檔案「111均質化學生資料-國中班級」(已放雲端)、照片(5-10張)，回覆給蘇霈容 </text:span></text:p>
        </text:list-item>
      </text:list>
      <text:p text:style-name="P2"><text:span text:style-name="T2"><text:s text:c="2"/>(LINE ID：0972020356)，謝謝</text:span></text:p>
      <text:list xml:id="list193113295646362" text:continue-numbering="true" text:style-name="WWNum3">
        <text:list-item>
          <text:p text:style-name="P1"><text:span text:style-name="T2"><text:s text:c="2"/>請在黑板上註明「永平工商００國中 111均質化計劃 各技職教育探索　XXX實作０００老師」等字樣。</text:span><text:bookmark text:name="_GoBack"/></text:p>
        </text:list-item>
        <text:list-item>
          <text:p text:style-name="P1"><text:span text:style-name="T2"><text:s text:c="2"/>老師可自行印製學習單，留下自己的聯絡方式，電話、Line ID等等。</text:span></text:p>
        </text:list-item>
        <text:list-item>
          <text:p text:style-name="P1"><text:span text:style-name="T2"><text:s text:c="2"/>老師上課公假由招生組統一向人事室請假，請老師勿擔心，如有異動更換上課老師，請主動告知霈容，謝謝</text:span></text:p>
        </text:list-item>
        <text:list-item>
          <text:p text:style-name="P1"><text:span text:style-name="T2"><text:s text:c="2"/>請老師注意自行交通安全，凡事以安全第一為考量。</text:span></text:p>
        </text:list-item>
      </text:list>
      <text:p text:style-name="List_20_Paragraph"><draw:frame draw:style-name="fr1" draw:name="圖片 1" text:anchor-type="as-char" svg:width="4.514cm" svg:height="3.281cm" draw:z-index="0"><draw:image xlink:href="Pictures/10000000000001870000011C1AFC5A424CD7056E.jpg" xlink:type="simple" xlink:show="embed" xlink:actuate="onLoad" draw:mime-type="image/jpeg"/><svg:desc>F:\Source\105資料\主任交辦\均質化\照片\大崙-包裝設計1109\28058.jpg</svg:desc></draw:frame><text:span text:style-name="T2"><text:s/></text:span><draw:frame draw:style-name="fr2" draw:name="圖片 2" text:anchor-type="as-char" svg:width="5.741cm" svg:height="3.263cm" draw:z-index="0"><draw:image xlink:href="Pictures/1000000000000454000005C595FDD339AA005126.jpg" xlink:type="simple" xlink:show="embed" xlink:actuate="onLoad" draw:mime-type="image/jpeg"/><svg:desc>F:\Source\105資料\主任交辦\均質化\照片\大崙-蛋捲1109\145465.jpg</svg:desc></draw:frame><text:span text:style-name="T2"><text:s/></text:span><draw:frame draw:style-name="fr1" draw:name="圖片 5" text:anchor-type="as-char" svg:width="4.907cm" svg:height="3.277cm" draw:z-index="0"><draw:image xlink:href="Pictures/10000000000001AC0000011E40B19D33FF71ADC2.jpg" xlink:type="simple" xlink:show="embed" xlink:actuate="onLoad" draw:mime-type="image/jpeg"/><svg:desc>F:\Source\105資料\主任交辦\均質化\照片\中興-鬆餅1017\78911.jpg</svg:desc></draw:frame><text:span text:style-name="T2"><text:s/></text:span><draw:frame draw:style-name="fr1" draw:name="圖片 6" text:anchor-type="as-char" svg:width="5.754cm" svg:height="3.254cm" draw:z-index="0"><draw:image xlink:href="Pictures/10000000000001F50000011BB227434EB8B9EF10.jpg" xlink:type="simple" xlink:show="embed" xlink:actuate="onLoad" draw:mime-type="image/jpeg"/><svg:desc>F:\Source\105資料\主任交辦\均質化\照片\中壢-表演藝術1201\39333.jpg</svg:desc></draw:frame><text:span text:style-name="T2"><text:s/></text:span><draw:frame draw:style-name="fr1" draw:name="圖片 7" text:anchor-type="as-char" svg:width="4.286cm" svg:height="3.214cm" draw:z-index="0"><draw:image xlink:href="Pictures/100000000000017500000118EE55CACEEEAA86D7.jpg" xlink:type="simple" xlink:show="embed" xlink:actuate="onLoad" draw:mime-type="image/jpeg"/><svg:desc>F:\Source\105資料\主任交辦\均質化\照片\中壢-創意飲料1202\1051202 中壢國中913均質化_9242.jpg</svg:desc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, 2, 3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推廣陳曉君</meta:initial-creator>
    <dc:creator>user</dc:creator>
    <meta:editing-cycles>12</meta:editing-cycles>
    <meta:print-date>2022-09-28T23:51:00</meta:print-date>
    <meta:creation-date>2022-09-28T23:30:00</meta:creation-date>
    <dc:date>2022-09-29T00:00:00</dc:date>
    <meta:editing-duration>PT14M</meta:editing-duration>
    <meta:generator>LibreOffice/7.0.4.2$Windows_X86_64 LibreOffice_project/dcf040e67528d9187c66b2379df5ea4407429775</meta:generator>
    <meta:document-statistic meta:table-count="0" meta:image-count="5" meta:object-count="0" meta:page-count="1" meta:paragraph-count="12" meta:word-count="306" meta:character-count="387" meta:non-whitespace-character-count="356"/>
    <meta:user-defined meta:name="AppVersion">16.0000</meta:user-defined>
    <meta:template xlink:type="simple" xlink:actuate="onRequest" xlink:title="Normal" xlink:href=""/>
  </office:meta>
</office:document-meta>
</file>